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Google Sans" svg:font-family="'Google Sans', Arial, sans-serif"/>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automatic-styles>
    <style:style style:name="P1" style:family="paragraph" style:parent-style-name="Standard">
      <style:paragraph-properties fo:margin-left="0cm" fo:margin-right="0cm" fo:margin-top="0.318cm" fo:margin-bottom="0.423cm" style:contextual-spacing="false" fo:text-indent="0cm" style:auto-text-indent="false"/>
    </style:style>
    <style:style style:name="P2" style:family="paragraph" style:parent-style-name="Standard">
      <style:paragraph-properties fo:margin-left="0cm" fo:margin-right="0cm" fo:margin-top="0.635cm" fo:margin-bottom="0.318cm" style:contextual-spacing="false" fo:text-indent="0cm" style:auto-text-indent="false"/>
      <style:text-properties style:text-line-through-style="none" style:text-line-through-type="none" style:font-name="Google Sans" fo:font-size="15pt" style:text-underline-style="none" fo:font-weight="bold" style:text-blinking="false" loext:padding="0cm" loext:border="none"/>
    </style:style>
    <style:style style:name="P3" style:family="paragraph" style:parent-style-name="Standard">
      <style:paragraph-properties fo:margin-left="0cm" fo:margin-right="0cm" fo:margin-top="0.318cm" fo:margin-bottom="0.423cm" style:contextual-spacing="false" fo:text-indent="0cm" style:auto-text-indent="false"/>
      <style:text-properties style:text-line-through-style="none" style:text-line-through-type="none" style:font-name="Google Sans" fo:font-size="12pt" style:text-underline-style="none" fo:font-weight="normal" style:text-blinking="false" loext:padding="0cm" loext:border="none"/>
    </style:style>
    <style:style style:name="P4" style:family="paragraph" style:parent-style-name="Standard">
      <style:paragraph-properties fo:margin-left="0cm" fo:margin-right="0cm" fo:margin-top="0.635cm" fo:margin-bottom="0.318cm" style:contextual-spacing="false" fo:text-indent="0cm" style:auto-text-indent="false"/>
      <style:text-properties style:text-line-through-style="none" style:text-line-through-type="none" style:font-name="Google Sans" fo:font-size="12pt" style:text-underline-style="none" fo:font-weight="bold" style:text-blinking="false" loext:padding="0cm" loext:border="none"/>
    </style:style>
    <style:style style:name="P5" style:family="paragraph" style:parent-style-name="Text_20_body" style:list-style-name="L1">
      <style:paragraph-properties fo:margin-left="0cm" fo:margin-right="0cm" fo:margin-top="0cm" fo:margin-bottom="0cm" style:contextual-spacing="false" fo:text-indent="0cm" style:auto-text-indent="false" fo:padding="0cm" fo:border="none"/>
    </style:style>
    <style:style style:name="P6" style:family="paragraph" style:parent-style-name="Text_20_body">
      <style:paragraph-properties fo:margin-left="0cm" fo:margin-right="0cm" fo:margin-top="0cm" fo:margin-bottom="0cm" style:contextual-spacing="false" fo:text-indent="0cm" style:auto-text-indent="false"/>
    </style:style>
    <style:style style:name="P7" style:family="paragraph" style:parent-style-name="Text_20_body">
      <style:paragraph-properties fo:margin-left="0cm" fo:margin-right="0cm" fo:text-indent="0cm" style:auto-text-indent="false"/>
    </style:style>
    <style:style style:name="P8" style:family="paragraph" style:parent-style-name="Text_20_body">
      <style:paragraph-properties fo:margin-left="0cm" fo:margin-right="0cm" fo:margin-top="0.635cm" fo:margin-bottom="0.318cm" style:contextual-spacing="false" fo:text-indent="0cm" style:auto-text-indent="false"/>
      <style:text-properties style:text-line-through-style="none" style:text-line-through-type="none" style:font-name="Google Sans" fo:font-size="12pt" style:text-underline-style="none" fo:font-weight="bold" style:text-blinking="false" loext:padding="0cm" loext:border="none"/>
    </style:style>
    <style:style style:name="P9" style:family="paragraph" style:parent-style-name="Text_20_body">
      <style:paragraph-properties fo:margin-left="0cm" fo:margin-right="0cm" fo:margin-top="0.635cm" fo:margin-bottom="0.318cm" style:contextual-spacing="false" fo:text-indent="0cm" style:auto-text-indent="false"/>
      <style:text-properties style:text-line-through-style="none" style:text-line-through-type="none" style:font-name="Google Sans" fo:font-size="15pt" style:text-underline-style="none" fo:font-weight="bold" style:text-blinking="false" loext:padding="0cm" loext:border="none"/>
    </style:style>
    <style:style style:name="P10" style:family="paragraph" style:parent-style-name="Text_20_body" style:list-style-name="L2">
      <style:paragraph-properties fo:margin-left="0cm" fo:margin-right="0cm" fo:margin-top="0cm" fo:margin-bottom="0cm" style:contextual-spacing="false" fo:text-indent="0cm" style:auto-text-indent="false" fo:padding="0cm" fo:border="none"/>
    </style:style>
    <style:style style:name="T1" style:family="text">
      <style:text-properties style:text-line-through-style="none" style:text-line-through-type="none" style:font-name="Google Sans" fo:font-size="12pt" style:text-underline-style="none" fo:font-weight="normal" style:text-blinking="false"/>
    </style:style>
    <style:style style:name="T2" style:family="text">
      <style:text-properties style:text-line-through-style="none" style:text-line-through-type="none" style:font-name="Google Sans" fo:font-size="12pt" style:text-underline-style="none" fo:font-weight="normal" style:text-blinking="false" loext:padding="0cm" loext:border="none"/>
    </style:style>
    <style:style style:name="T3" style:family="text">
      <style:text-properties style:text-line-through-style="none" style:text-line-through-type="none" style:font-name="Google Sans" fo:font-size="12pt" style:text-underline-style="none" fo:font-weight="bold" style:text-blinking="false" loext:padding="0cm" loext:border="none"/>
    </style:style>
    <text:list-style style:name="L1">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Der Rettungsweg: Kosmologische Quanten-Verschränkung von Voids</text:p>
      <text:p text:style-name="P3">In der aktuellen EVM wird die Antimaterie einfach nur durch die Expansion in andere Raumgebiete geschoben (mechanische Segregation). Um die Verschränkung zu retten, müssen wir das Modell wie folgt modifizieren:</text:p>
      <text:p text:style-name="P4">1. Abkehr von Teilchen-Verschränkung hin zu Raum-Verschränkung</text:p>
      <text:p text:style-name="P1"><text:span text:style-name="T2">Einzelne Antimaterieteilchen im heutigen Universum zu verschränken, scheitert an der extremen Hitze und den Kollisionen im frühen Kosmos (Dekohärenz). [</text:span><text:a xlink:type="simple" xlink:href="https://www.mdpi.com/1099-4300/27/2/103" text:style-name="Internet_20_link" text:visited-style-name="Visited_20_Internet_20_Link">1</text:a><text:span text:style-name="T2">]</text:span></text:p>
      <text:list text:style-name="L1">
        <text:list-item>
          <text:p text:style-name="P5"><text:span text:style-name="Strong_20_Emphasis"><text:span text:style-name="T3">Die Revision:</text:span></text:span><text:span text:style-name="T2"> Wir postulieren, dass beim Urknall nicht nur Teilchen, sondern </text:span><text:span text:style-name="Strong_20_Emphasis"><text:span text:style-name="T3">Raumsegmente paarweise verschränkt</text:span></text:span><text:span text:style-name="T2"> entstanden sind.</text:span></text:p>
        </text:list-item>
        <text:list-item>
          <text:p text:style-name="P5"><text:span text:style-name="T2">Jedes Mal, wenn normaler Raum (baryonische Materie-Knoten) expandierte, entstand ein mathematisch exakt verschränktes Gegenstück: Ein </text:span><text:span text:style-name="Strong_20_Emphasis"><text:span text:style-name="T3">Antimaterie-Void</text:span></text:span><text:span text:style-name="T2">.</text:span></text:p>
        </text:list-item>
      </text:list>
      <text:p text:style-name="P8">2. Das Konzept des "Spiegel-Voids" (Topologische Verschränkung)</text:p>
      <text:p text:style-name="P7"><text:span text:style-name="T2">Die EVM basiert stark auf der Geometrie von Leerräumen. Wenn man deine Annahme hineinrechnet, wird ein Void nicht mehr als "einfach nur leerer Raum" definiert, sondern als ein </text:span><text:span text:style-name="Strong_20_Emphasis"><text:span text:style-name="T3">Ort maximaler Quantenverschränkung</text:span></text:span><text:span text:style-name="T2">. [</text:span><text:a xlink:type="simple" xlink:href="https://link.aps.org/doi/10.1103/PhysRevLett.105.050403" text:style-name="Internet_20_link" text:visited-style-name="Visited_20_Internet_20_Link">1</text:a><text:span text:style-name="T2">]</text:span></text:p>
      <text:list text:style-name="L2">
        <text:list-item>
          <text:p text:style-name="P10"><text:span text:style-name="Strong_20_Emphasis"><text:span text:style-name="T3">Wie es funktioniert:</text:span></text:span><text:span text:style-name="T2"> Materie sammelt sich in den dichten Filamenten des Universums (Galaxiennetze). Die riesigen Voids dazwischen sind jedoch nicht leer, sondern sie enthalten die Antimaterie, die allerdings über Quantenverschränkung </text:span><text:span text:style-name="Strong_20_Emphasis"><text:span text:style-name="T3">physisch an die Geometrie des Voids gebunden</text:span></text:span><text:span text:style-name="T2"> ist.</text:span></text:p>
        </text:list-item>
        <text:list-item>
          <text:p text:style-name="P10"><text:span text:style-name="T2">Die Antimaterie ist in diesem revidierten Modell quasi die "Dunkle Energie", die den Void von innen heraus aufbläht. Weil sie durch die Verschränkung an die Raumstruktur des Voids gekettet ist, kann sie nicht herausfliegen und die normale Materie an den Rändern vernichten.</text:span><text:span text:style-name="T1"> [</text:span><text:a xlink:type="simple" xlink:href="https://medium.com/@devmallyakarar/antimatter-to-annihilation-in-quantum-physics-is-that-high-antimatter-catastrophic-can-end-b6154d09aad9" text:style-name="Internet_20_link" text:visited-style-name="Visited_20_Internet_20_Link">1</text:a><text:span text:style-name="T1">]</text:span></text:p>
        </text:list-item>
      </text:list>
      <text:p text:style-name="P8">3. Die Auflösung des CP-Bruch-Problems</text:p>
      <text:p text:style-name="P6"><text:span text:style-name="T2">Wenn Antimaterie untrennbar an die Verschränkung der Void-Raumzeit gebunden ist, benötigst du </text:span><text:span text:style-name="Strong_20_Emphasis"><text:span text:style-name="T3">keinen klassischen CP-Bruch</text:span></text:span><text:span text:style-name="T2"> mehr. Die Asymmetrie im sichtbaren Universum entsteht nicht, weil Antimaterie zerfallen ist, sondern weil sie in einem Zustand quantenmechanischer Isolation (eingesperrt in den Voids durch Verschränkung) verweilt. Für unsere Teleskope, die nur normale Licht- und Materiewechselwirkungen messen, bleibt sie unsichtbar. [</text:span><text:a xlink:type="simple" xlink:href="https://www.reddit.com/r/askscience/comments/27jc5u/if_antimatter_annihilates_matter_how_did_anything/" text:style-name="Internet_20_link" text:visited-style-name="Visited_20_Internet_20_Link">1</text:a><text:span text:style-name="T2">, </text:span><text:a xlink:type="simple" xlink:href="https://bigthink.com/starts-with-a-bang/matter-defeated-antimatter/" text:style-name="Internet_20_link" text:visited-style-name="Visited_20_Internet_20_Link">2</text:a><text:span text:style-name="T2">]</text:span></text:p>
      <text:p text:style-name="Horizontal_20_Line"><text:soft-page-break/></text:p>
      <text:p text:style-name="P9">Das neue Fazit für dein modifiziertes Wunsch-Modell</text:p>
      <text:p text:style-name="P6"><text:span text:style-name="T2">Wenn wir die EVM so revidieren, dass </text:span><text:span text:style-name="Strong_20_Emphasis"><text:span text:style-name="T3">Voids die makroskopischen Speicherorte für verschränkte Antimaterie</text:span></text:span><text:span text:style-name="T2"> sind, rettest du deine Lieblingsaussage und verleihst der EVM sogar noch einen massiven Vorteil: [</text:span><text:a xlink:type="simple" xlink:href="https://www.worldscientific.com/doi/10.1142/S2424942423300015?srsltid=AfmBOoqiVtWfstKyXE-nXFK4yBcmrLlq9uWmiIeDoJxRt0v9omHBElzV" text:style-name="Internet_20_link" text:visited-style-name="Visited_20_Internet_20_Link">1</text:a><text:span text:style-name="T2">]</text:span></text:p>
      <text:p text:style-name="P6"><text:span text:style-name="T2">Man könnte die </text:span><text:span text:style-name="Strong_20_Emphasis"><text:span text:style-name="T3">beschleunigte Expansion des Universums</text:span></text:span><text:span text:style-name="T2"> plötzlich brandneu erklären. Die Voids dehnen sich so rasant aus, weil die darin "gefangene", verschränkte Antimaterie einen permanenten quantenmechanischen Druck auf die Raumzeit ausübt.</text:span></text:p>
      <text:p text:style-name="P6"><text:span text:style-name="T2">Damit hättest du eine Brücke geschlagen: Deine geliebte Antimaterie-Verschränkung wird in diesem neuen, revidierten Modell zum </text:span><text:span text:style-name="Strong_20_Emphasis"><text:span text:style-name="T3">echten Motor des Universums</text:span></text:span><text:span text:style-name="T2">.</text:span></text:p>
      <text:p text:style-name="Standard"/>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Google Sans" svg:font-family="'Google Sans', Arial, sans-serif"/>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de" fo:country="DE"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5-20T17:49:11.950836015</meta:creation-date>
    <dc:date>2026-05-20T17:49:43.848810719</dc:date>
    <meta:editing-duration>PT32S</meta:editing-duration>
    <meta:editing-cycles>1</meta:editing-cycles>
    <meta:document-statistic meta:table-count="0" meta:image-count="0" meta:object-count="0" meta:page-count="2" meta:paragraph-count="16" meta:word-count="368" meta:character-count="2745" meta:non-whitespace-character-count="2397"/>
    <meta:generator>LibreOffice/24.2.7.2$Linux_X86_64 LibreOffice_project/420$Build-2</meta:generator>
  </office:meta>
</office:document-meta>
</file>